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18800002EB700000290671522C6.wmf" manifest:media-type="image/x-wmf"/>
  <manifest:file-entry manifest:full-path="Pictures/10000188000018F800000290D412ACC7.wmf" manifest:media-type="image/x-wmf"/>
  <manifest:file-entry manifest:full-path="Pictures/1000040A000009EC0000090F932C9153.wmf" manifest:media-type="image/x-wmf"/>
  <manifest:file-entry manifest:full-path="Pictures/1000000000000060000000583BBCA946.png" manifest:media-type="image/png"/>
  <manifest:file-entry manifest:full-path="Pictures/100001880000184F0000029049459AF1.wmf" manifest:media-type="image/x-wmf"/>
  <manifest:file-entry manifest:full-path="Pictures/10000001000000EB00000019EC51C613.png" manifest:media-type="image/png"/>
  <manifest:file-entry manifest:full-path="Pictures/10000001000000F200000019B45C8F6A.png" manifest:media-type="image/png"/>
  <manifest:file-entry manifest:full-path="Pictures/10000001000001C400000019D0AFC436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right="0.111cm" fo:text-align="justify" style:justify-single-word="false" fo:text-indent="0cm" style:auto-text-indent="false"/>
      <style:text-properties fo:color="#000000" loext:opacity="100%" style:font-name="Garamond" fo:font-size="12pt" fo:font-weight="bold" officeooo:rsid="00122bae" officeooo:paragraph-rsid="00122bae" style:letter-kerning="true" style:font-name-asian="Arial1" style:font-size-asian="12pt" style:font-weight-asian="bold" style:font-name-complex="Garamond" style:font-size-complex="12pt" style:font-weight-complex="bold"/>
    </style:style>
    <style:style style:name="P2" style:family="paragraph" style:parent-style-name="Standard">
      <style:paragraph-properties fo:margin-left="0cm" fo:margin-right="0cm" fo:margin-top="0.132cm" fo:margin-bottom="0cm" style:contextual-spacing="false" fo:line-height="100%" fo:text-align="justify" style:justify-single-word="false" fo:text-indent="0cm" style:auto-text-indent="false"/>
      <style:text-properties officeooo:paragraph-rsid="0045d16b"/>
    </style:style>
    <style:style style:name="P3" style:family="paragraph" style:parent-style-name="Standard">
      <style:paragraph-properties fo:margin-left="0.374cm" fo:margin-right="4.577cm" fo:line-height="100%" fo:text-indent="0cm" style:auto-text-indent="false"/>
      <style:text-properties officeooo:paragraph-rsid="0045d16b"/>
    </style:style>
    <style:style style:name="P4" style:family="paragraph" style:parent-style-name="Standard">
      <style:paragraph-properties fo:margin-left="0cm" fo:margin-right="4.577cm" fo:line-height="100%" fo:text-indent="0cm" style:auto-text-indent="false"/>
      <style:text-properties officeooo:paragraph-rsid="0045d16b"/>
    </style:style>
    <style:style style:name="P5" style:family="paragraph" style:parent-style-name="Standard">
      <style:paragraph-properties fo:margin-left="0cm" fo:margin-right="0cm" fo:margin-top="0.002cm" fo:margin-bottom="0cm" style:contextual-spacing="false" fo:line-height="100%" fo:text-indent="0cm" style:auto-text-indent="false"/>
      <style:text-properties officeooo:paragraph-rsid="0045d16b"/>
    </style:style>
    <style:style style:name="P6" style:family="paragraph" style:parent-style-name="Standard">
      <style:paragraph-properties fo:margin-left="0cm" fo:margin-right="0.111cm" fo:text-align="justify" style:justify-single-word="false" fo:text-indent="0cm" style:auto-text-indent="false"/>
      <style:text-properties fo:color="#000000" loext:opacity="100%" style:font-name="Garamond" fo:font-size="12pt" fo:font-weight="bold" officeooo:paragraph-rsid="00122bae" style:letter-kerning="true" style:font-name-asian="Arial1" style:font-size-asian="12pt" style:font-weight-asian="bold" style:font-name-complex="Garamond" style:font-size-complex="12pt" style:font-weight-complex="bold"/>
    </style:style>
    <style:style style:name="P7" style:family="paragraph" style:parent-style-name="Standard">
      <style:paragraph-properties fo:margin-left="0cm" fo:margin-right="0.111cm" fo:text-align="center" style:justify-single-word="false" fo:text-indent="0cm" style:auto-text-indent="false"/>
      <style:text-properties fo:color="#000000" loext:opacity="100%" style:font-name="Garamond" fo:font-size="12pt" fo:font-weight="bold" officeooo:rsid="00142f08" officeooo:paragraph-rsid="00142f08" style:letter-kerning="true" style:font-name-asian="Arial1" style:font-size-asian="12pt" style:font-weight-asian="bold" style:font-name-complex="Garamond" style:font-size-complex="12pt" style:font-weight-complex="bold"/>
    </style:style>
    <style:style style:name="P8" style:family="paragraph" style:parent-style-name="Default">
      <style:paragraph-properties fo:text-align="justify" style:justify-single-word="false"/>
    </style:style>
    <style:style style:name="P9" style:family="paragraph" style:parent-style-name="Default">
      <style:paragraph-properties fo:margin-top="0.004cm" fo:margin-bottom="0cm" style:contextual-spacing="false" fo:text-align="center" style:justify-single-word="false"/>
      <style:text-properties style:text-line-through-style="none" style:text-line-through-type="none" fo:font-size="11pt" style:text-underline-style="none" fo:font-weight="bold" style:font-size-asian="11pt" style:font-weight-asian="bold"/>
    </style:style>
    <style:style style:name="P10" style:family="paragraph" style:parent-style-name="Default">
      <style:paragraph-properties fo:margin-top="0.004cm" fo:margin-bottom="0cm" style:contextual-spacing="false" fo:text-align="center" style:justify-single-word="false"/>
      <style:text-properties style:text-line-through-style="none" style:text-line-through-type="none" fo:font-size="11pt" style:text-underline-style="none" fo:font-weight="normal" style:font-size-asian="11pt" style:font-weight-asian="normal"/>
    </style:style>
    <style:style style:name="P11" style:family="paragraph" style:parent-style-name="Default">
      <style:paragraph-properties fo:text-align="left" style:justify-single-word="false"/>
      <style:text-properties style:text-line-through-style="none" style:text-line-through-type="none" fo:font-size="11pt" style:text-underline-style="none" fo:font-weight="normal" style:font-size-asian="11pt" style:font-weight-asian="normal"/>
    </style:style>
    <style:style style:name="P12" style:family="paragraph" style:parent-style-name="Standard">
      <style:paragraph-properties fo:text-align="left" style:justify-single-word="false"/>
      <style:text-properties fo:color="#000000" loext:opacity="100%" style:text-line-through-style="none" style:text-line-through-type="none" style:font-name="Garamond" fo:font-size="11pt" style:text-underline-style="none" fo:font-weight="normal" officeooo:paragraph-rsid="001c4e51" style:font-name-asian="Garamond1" style:font-size-asian="11pt" style:font-weight-asian="normal"/>
    </style:style>
    <style:style style:name="P13" style:family="paragraph" style:parent-style-name="Standard">
      <style:paragraph-properties fo:text-align="left" style:justify-single-word="false"/>
      <style:text-properties style:text-line-through-style="none" style:text-line-through-type="none" fo:font-size="11pt" style:text-underline-style="none" fo:font-weight="normal" officeooo:paragraph-rsid="001c4e51" style:font-size-asian="11pt" style:font-weight-asian="normal"/>
    </style:style>
    <style:style style:name="P14" style:family="paragraph" style:parent-style-name="Default">
      <style:paragraph-properties fo:margin-top="0.005cm" fo:margin-bottom="0cm" style:contextual-spacing="false" fo:text-align="left" style:justify-single-word="false"/>
      <style:text-properties style:text-line-through-style="none" style:text-line-through-type="none" fo:font-size="11pt" style:text-underline-style="none" fo:font-weight="normal" style:font-size-asian="11pt" style:font-weight-asian="normal"/>
    </style:style>
    <style:style style:name="P15" style:family="paragraph" style:parent-style-name="Default">
      <style:paragraph-properties fo:text-align="center" style:justify-single-word="false"/>
      <style:text-properties style:text-line-through-style="none" style:text-line-through-type="none" fo:font-size="11pt" style:text-underline-style="none" fo:font-weight="normal" style:font-size-asian="11pt" style:font-weight-asian="normal"/>
    </style:style>
    <style:style style:name="P16" style:family="paragraph" style:parent-style-name="Default">
      <style:paragraph-properties fo:text-align="center" style:justify-single-word="false"/>
      <style:text-properties officeooo:rsid="001d0cfa" officeooo:paragraph-rsid="001d0cfa"/>
    </style:style>
    <style:style style:name="P17" style:family="paragraph" style:parent-style-name="Default" style:list-style-name="L1">
      <style:paragraph-properties fo:text-align="justify" style:justify-single-word="false"/>
    </style:style>
    <style:style style:name="P18" style:family="paragraph" style:parent-style-name="Default" style:list-style-name="L1">
      <style:paragraph-properties fo:text-align="justify" style:justify-single-word="false"/>
      <style:text-properties style:text-line-through-style="none" style:text-line-through-type="none" fo:font-size="11pt" style:text-underline-style="none" style:font-size-asian="11pt"/>
    </style:style>
    <style:style style:name="P19" style:family="paragraph" style:parent-style-name="Default" style:list-style-name="L1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style:font-size-asian="11pt"/>
    </style:style>
    <style:style style:name="P20" style:family="paragraph" style:parent-style-name="Default" style:list-style-name="L1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officeooo:paragraph-rsid="0046a981" style:font-size-asian="11pt"/>
    </style:style>
    <style:style style:name="P21" style:family="paragraph" style:parent-style-name="Default">
      <style:text-properties officeooo:rsid="0046a981" officeooo:paragraph-rsid="0046a981"/>
    </style:style>
    <style:style style:name="P22" style:family="paragraph" style:parent-style-name="Default" style:list-style-name="L1">
      <style:paragraph-properties fo:margin-top="0.007cm" fo:margin-bottom="0cm" style:contextual-spacing="false" fo:text-align="justify" style:justify-single-word="false"/>
    </style:style>
    <style:style style:name="P23" style:family="paragraph" style:parent-style-name="Default" style:list-style-name="L1">
      <style:paragraph-properties fo:text-align="justify" style:justify-single-word="false"/>
      <style:text-properties fo:font-size="11pt" officeooo:paragraph-rsid="0046a981" style:font-size-asian="11pt"/>
    </style:style>
    <style:style style:name="P24" style:family="paragraph" style:parent-style-name="Default" style:list-style-name="L1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officeooo:rsid="00339762" officeooo:paragraph-rsid="00339762" style:font-size-asian="11pt"/>
    </style:style>
    <style:style style:name="P25" style:family="paragraph" style:parent-style-name="Standard" style:list-style-name="L1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officeooo:paragraph-rsid="00339762" style:font-size-asian="11pt"/>
    </style:style>
    <style:style style:name="P26" style:family="paragraph" style:parent-style-name="Default" style:list-style-name="L1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officeooo:paragraph-rsid="00339762" style:font-size-asian="11pt"/>
    </style:style>
    <style:style style:name="P27" style:family="paragraph" style:parent-style-name="Default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style:font-size-asian="11pt"/>
    </style:style>
    <style:style style:name="P28" style:family="paragraph" style:parent-style-name="Default" style:list-style-name="L1">
      <style:paragraph-properties fo:margin-top="0.007cm" fo:margin-bottom="0cm" style:contextual-spacing="false" fo:text-align="center" style:justify-single-word="false"/>
      <style:text-properties style:text-line-through-style="none" style:text-line-through-type="none" fo:font-size="11pt" style:text-underline-style="none" fo:font-weight="bold" style:font-size-asian="11pt" style:font-weight-asian="bold" style:font-weight-complex="bold"/>
    </style:style>
    <style:style style:name="P29" style:family="paragraph" style:parent-style-name="Default" style:list-style-name="L1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fo:font-weight="bold" style:font-size-asian="11pt" style:font-weight-asian="bold" style:font-weight-complex="bold"/>
    </style:style>
    <style:style style:name="P30" style:family="paragraph" style:parent-style-name="Default" style:list-style-name="L1">
      <style:paragraph-properties fo:margin-top="0.007cm" fo:margin-bottom="0cm" style:contextual-spacing="false" fo:text-align="justify" style:justify-single-word="false"/>
      <style:text-properties style:text-line-through-style="none" style:text-line-through-type="none" fo:font-size="11pt" style:text-underline-style="none" officeooo:paragraph-rsid="0048e0a8" style:font-size-asian="11pt"/>
    </style:style>
    <style:style style:name="P31" style:family="paragraph" style:parent-style-name="Default" style:list-style-name="L1" style:master-page-name="">
      <loext:graphic-properties draw:fill="none"/>
      <style:paragraph-properties fo:margin-left="0cm" fo:margin-right="0cm" fo:margin-top="0.007cm" fo:margin-bottom="0cm" style:contextual-spacing="false" fo:text-align="justify" style:justify-single-word="false" fo:text-indent="0cm" style:auto-text-indent="false" style:page-number="auto" fo:background-color="transparent"/>
      <style:text-properties style:text-line-through-style="none" style:text-line-through-type="none" fo:font-size="11pt" style:text-underline-style="none" fo:font-weight="bold" style:font-size-asian="11pt" style:font-weight-asian="bold" style:font-weight-complex="bold"/>
    </style:style>
    <style:style style:name="P32" style:family="paragraph" style:parent-style-name="Default">
      <style:paragraph-properties fo:margin-left="0cm" fo:margin-right="0.111cm" fo:text-align="justify" style:justify-single-word="false" fo:text-indent="0cm" style:auto-text-indent="false"/>
      <style:text-properties fo:color="#000000" loext:opacity="100%" style:text-line-through-style="none" style:text-line-through-type="none" style:font-name="Garamond" fo:font-size="11pt" style:text-underline-style="none" fo:font-weight="normal" officeooo:rsid="00142f08" officeooo:paragraph-rsid="00142f08" style:letter-kerning="true" style:font-name-asian="Arial1" style:font-size-asian="11pt" style:font-weight-asian="normal" style:font-name-complex="Garamond" style:font-size-complex="12pt" style:font-weight-complex="bold"/>
    </style:style>
    <style:style style:name="T1" style:family="text">
      <style:text-properties fo:font-family="serif" style:font-family-generic="roman" style:font-pitch="variable" fo:font-size="13.5pt" fo:letter-spacing="-0.004cm" fo:font-weight="bold" style:font-family-asian="serif" style:font-family-generic-asian="system" style:font-pitch-asian="variable" style:font-size-asian="13.5pt" style:font-weight-asian="bold" style:font-size-complex="13.5pt" style:font-weight-complex="bold"/>
    </style:style>
    <style:style style:name="T2" style:family="text">
      <style:text-properties fo:font-family="Verdana" style:font-family-generic="roman" style:font-pitch="variable" fo:font-size="11pt" fo:letter-spacing="-0.004cm" fo:font-weight="bold" style:font-family-asian="Verdana" style:font-family-generic-asian="system" style:font-pitch-asian="variable" style:font-size-asian="11pt" style:font-weight-asian="bold" style:font-size-complex="11pt" style:font-weight-complex="bold"/>
    </style:style>
    <style:style style:name="T3" style:family="text">
      <style:text-properties fo:font-family="Verdana" style:font-family-generic="roman" style:font-pitch="variable" fo:font-size="11pt" fo:letter-spacing="normal" fo:font-weight="bold" style:font-family-asian="Verdana" style:font-family-generic-asian="system" style:font-pitch-asian="variable" style:font-size-asian="11pt" style:font-weight-asian="bold" style:font-size-complex="11pt" style:font-weight-complex="bold"/>
    </style:style>
    <style:style style:name="T4" style:family="text">
      <style:text-properties fo:font-family="Verdana" style:font-family-generic="roman" style:font-pitch="variable" fo:font-size="11pt" fo:letter-spacing="0.002cm" fo:font-weight="bold" style:font-family-asian="Verdana" style:font-family-generic-asian="system" style:font-pitch-asian="variable" style:font-size-asian="11pt" style:font-weight-asian="bold" style:font-size-complex="11pt" style:font-weight-complex="bold"/>
    </style:style>
    <style:style style:name="T5" style:family="text">
      <style:text-properties fo:font-family="Verdana" style:font-family-generic="roman" style:font-pitch="variable" fo:font-size="11pt" fo:letter-spacing="normal" fo:font-style="italic" fo:font-weight="normal" style:font-family-asian="Verdana" style:font-family-generic-asian="system" style:font-pitch-asian="variable" style:font-size-asian="11pt" style:font-style-asian="italic" style:font-weight-asian="normal" style:font-size-complex="11pt" style:font-style-complex="italic" style:font-weight-complex="normal"/>
    </style:style>
    <style:style style:name="T6" style:family="text">
      <style:text-properties fo:font-family="Verdana" style:font-family-generic="roman" style:font-pitch="variable" fo:font-size="11pt" fo:letter-spacing="-0.009cm" fo:font-style="italic" fo:font-weight="normal" style:font-family-asian="Verdana" style:font-family-generic-asian="system" style:font-pitch-asian="variable" style:font-size-asian="11pt" style:font-style-asian="italic" style:font-weight-asian="normal" style:font-size-complex="11pt" style:font-style-complex="italic" style:font-weight-complex="normal"/>
    </style:style>
    <style:style style:name="T7" style:family="text">
      <style:text-properties fo:font-family="Verdana" style:font-family-generic="roman" style:font-pitch="variable" fo:font-size="11pt" fo:letter-spacing="-0.007cm" fo:font-style="italic" fo:font-weight="normal" style:font-family-asian="Verdana" style:font-family-generic-asian="system" style:font-pitch-asian="variable" style:font-size-asian="11pt" style:font-style-asian="italic" style:font-weight-asian="normal" style:font-size-complex="11pt" style:font-style-complex="italic" style:font-weight-complex="normal"/>
    </style:style>
    <style:style style:name="T8" style:family="text">
      <style:text-properties fo:font-family="Verdana" style:font-family-generic="roman" style:font-pitch="variable" fo:font-size="11pt" fo:letter-spacing="-0.004cm" fo:font-style="italic" fo:font-weight="normal" style:font-family-asian="Verdana" style:font-family-generic-asian="system" style:font-pitch-asian="variable" style:font-size-asian="11pt" style:font-style-asian="italic" style:font-weight-asian="normal" style:font-size-complex="11pt" style:font-style-complex="italic" style:font-weight-complex="normal"/>
    </style:style>
    <style:style style:name="T9" style:family="text">
      <style:text-properties fo:font-size="11pt" style:font-size-asian="11pt"/>
    </style:style>
    <style:style style:name="T10" style:family="text">
      <style:text-properties style:text-line-through-style="none" style:text-line-through-type="none" fo:font-size="11pt" style:text-underline-style="none" style:font-size-asian="11pt"/>
    </style:style>
    <style:style style:name="T11" style:family="text">
      <style:text-properties fo:color="#000000" loext:opacity="100%" style:font-name="Garamond" style:font-name-asian="Garamond1"/>
    </style:style>
    <style:style style:name="T12" style:family="text">
      <style:text-properties officeooo:rsid="0046a981"/>
    </style:style>
    <style:style style:name="T13" style:family="text">
      <style:text-properties fo:font-size="11pt" officeooo:rsid="0046a981" style:font-size-asian="11pt"/>
    </style:style>
    <style:style style:name="T14" style:family="text">
      <style:text-properties style:text-line-through-style="none" style:text-line-through-type="none" fo:font-size="11pt" style:text-underline-style="none" officeooo:rsid="00339762" style:font-size-asian="11pt"/>
    </style:style>
    <style:style style:name="T15" style:family="text">
      <style:text-properties style:text-line-through-style="none" style:text-line-through-type="none" fo:font-size="11pt" style:text-underline-style="none" officeooo:rsid="001c4e51" style:font-size-asian="11pt"/>
    </style:style>
    <style:style style:name="T16" style:family="text">
      <style:text-properties officeooo:rsid="0034deb7"/>
    </style:style>
    <style:style style:name="T17" style:family="text">
      <style:text-properties officeooo:rsid="002ab501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weight="bold" officeooo:rsid="00384664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A)</text:p>
      <text:p text:style-name="P2"><text:span text:style-name="T1">(da restituire in carta libera debitamente compilata e sottoscritta)</text:span><text:span text:style-name="T2"> </text:span></text:p>
      <text:p text:style-name="P3"/>
      <text:p text:style-name="P4"><text:span text:style-name="T3">CARTA INTESTATA</text:span><text:span text:style-name="T4"> </text:span><text:span text:style-name="T3">ENTE/ASSOCIAZIONE</text:span></text:p>
      <text:p text:style-name="P5"><text:span text:style-name="T5">(Indirizzo,</text:span><text:span text:style-name="T6"> </text:span><text:span text:style-name="T5">Tel.,</text:span><text:span text:style-name="T7"> </text:span><text:span text:style-name="T5">Cell.,</text:span><text:span text:style-name="T8"> </text:span><text:span text:style-name="T5">Web,</text:span><text:span text:style-name="T6"> </text:span><text:span text:style-name="T5">e-mail)</text:span></text:p>
      <text:p text:style-name="P6"/>
      <text:p text:style-name="P6">Avviso Pubblico per l'acquisizione di manifestazioni di interesse da parte di Enti del Terzo Settore <text:s/>disponibili alla co-progettazione ai sensi dell’art.55 del D.Lgs n.117 e della LRT n. 65/2020 finalizzata alla gestione della Casa Rifugio <text:s/>messa a disposizione dalla Società della Salute della Lunigiana.</text:p>
      <text:p text:style-name="P6"/>
      <text:p text:style-name="P7">Istanza di candidatura</text:p>
      <text:p text:style-name="P7"/>
      <text:p text:style-name="P8"><text:s/><text:span text:style-name="T9">Il/La sottoscritto/a _____________________________________in qualità di rappresentante legale dell’Ente del Terzo settore di cui all’art. 4, comma 1 del D.Lgs.117/2017, denominato __________________________ _______________________________________________________________________________________</text:span><text:span text:style-name="T10"/></text:p>
      <text:p text:style-name="P9"/>
      <text:p text:style-name="P9"/>
      <text:p text:style-name="P9">CHIEDE</text:p>
      <text:p text:style-name="P10"/>
      <text:p text:style-name="P11">di partecipare alla selezione indetta con l’Avviso Pubblico in oggetto.</text:p>
      <text:p text:style-name="P12"/>
      <text:p text:style-name="P13"><text:span text:style-name="T11"> IN FORMA SINGOLA </text:span><text:line-break/><text:span text:style-name="T11"> IN FORMA ASSOCIATA</text:span></text:p>
      <text:p text:style-name="P11"/>
      <text:p text:style-name="P14">A tal fine, consapevole delle sanzioni penali, nel caso di dichiarazioni non veritiere, di formazione o uso di atti falsi, richiamate dall’art. 76 del D.P.R. n. 445 del 28.12.2000 e successive modifiche</text:p>
      <text:p text:style-name="P15"/>
      <text:p text:style-name="P16"><text:span text:style-name="T12">A</text:span> tal fine Dichiara</text:p>
      <text:p text:style-name="P16"/>
      <text:list text:style-name="L1">
        <text:list-item>
          <text:p text:style-name="P17"><text:span text:style-name="T9">di essere nato a _________________________________________, (_____), il ___________</text:span><text:span text:style-name="T13">___</text:span><text:span text:style-name="T9">__;</text:span></text:p>
          <text:p text:style-name="P18"/>
        </text:list-item>
        <text:list-item>
          <text:p text:style-name="P19">di essere residente a _____________________________________________________________ (____), in via _______________________________________________________, n. ____, Cap ____________,C.F._________________________________________________________________;</text:p>
          <text:p text:style-name="P19"/>
        </text:list-item>
        <text:list-item>
          <text:p text:style-name="P19">di rivestire la qualità di Legale Rappresentante dell’Organismo denominato ______________________________________________, avente la seguente natura giuridica _________________________________________________________________________________</text:p>
          <text:p text:style-name="P19">C.F._________________________________,P.IVA,______________________________________;</text:p>
          <text:p text:style-name="P19"/>
        </text:list-item>
        <text:list-item>
          <text:p text:style-name="P20">che il sopra indicato Organismo __________________________________ ha sede legale a _________________________________ (_____), in via ____________________________, n. ___, Cap ___________, Tel. ____________________________,Fax _____________________________, </text:p>
          <text:p text:style-name="P19">PEC ______________________________________, e-mail _________________________<text:span text:style-name="T12">__</text:span>____ ;</text:p>
        </text:list-item>
      </text:list>
      <text:p text:style-name="P21"/>
      <text:list text:continue-numbering="true" text:style-name="L1">
        <text:list-item>
          <text:p text:style-name="P22"><text:span text:style-name="T10">di non essere incorso nelle situazioni di esclusione di cui all’art. 94 </text:span><text:span text:style-name="T14">e ss. </text:span><text:span text:style-name="T10">del D.Lgs. 36/2023; </text:span></text:p>
          <text:p text:style-name="P19"/>
        </text:list-item>
        <text:list-item>
          <text:p text:style-name="P22"><text:span text:style-name="T10">di non aver subito sanzioni definitivamente accertate che comportano l'esclusione da finanziamenti, contributi, sussidi, di qualsiasi tipologia;</text:span><text:span text:style-name="T10"/></text:p>
          <text:p text:style-name="P19"/>
        </text:list-item>
        <text:list-item>
          <text:p text:style-name="P22"><text:span text:style-name="T10">di non essere incorso in sanzioni interdittive di cui all'art. 9, comma 2, lett. c), del D.Lgs. n. 231/2001 e s.m.i., o di altra sanzione che comporti il divieto di contrarre con la Pubblica </text:span><text:soft-page-break/><text:span text:style-name="T10">Amministrazione compresi i provvedimenti interdittivi di cui all'art. 36-bis, comma 1, del D.L. 4 luglio 2006, n. 223, convertito, con modificazioni, dalla legge 4 agosto 2006, n. 248;</text:span><text:span text:style-name="T10"/></text:p>
          <text:p text:style-name="P19"/>
        </text:list-item>
        <text:list-item>
          <text:p text:style-name="P22"><text:span text:style-name="T10">di non essere incorsi nelle situazioni di incarichi di violazione dell’art. 53, comma 16 ter, del D.Lgs. 165/2001;</text:span><text:span text:style-name="T10"/></text:p>
          <text:p text:style-name="P19"/>
        </text:list-item>
        <text:list-item>
          <text:p text:style-name="P22"><text:span text:style-name="T10">di non essere nella situazione di conflitto di interesse, di cui alla L. 241/90 e ss.mm.</text:span><text:span text:style-name="T15">ii</text:span><text:span text:style-name="T10">;</text:span></text:p>
          <text:p text:style-name="P19"/>
        </text:list-item>
        <text:list-item>
          <text:p text:style-name="P22"><text:span text:style-name="T10">di avere la disponibilità di una casella di posta elettronica certificata; </text:span><text:span text:style-name="T10"/></text:p>
          <text:p text:style-name="P19"/>
        </text:list-item>
        <text:list-item>
          <text:p text:style-name="P23">di conoscere pienamente l’Avviso di cui alla presente candidatura e di accettare le condizioni in esso previste:</text:p>
          <text:p text:style-name="P18"/>
          <text:p text:style-name="P24">Dichiara altresì:</text:p>
          <text:p text:style-name="P24"/>
          <text:p text:style-name="P25"><draw:frame draw:style-name="fr1" draw:name="Copia Immagine 16 1" text:anchor-type="as-char" svg:width="0.494cm" svg:height="0.441cm" draw:z-index="10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/>di essere iscritto al <text:bookmark-start text:name="_Hlk103264452"/>Registro Unico Nazionale del Terzo Settore (RUNTS), <text:bookmark-end text:name="_Hlk103264452"/>di cui all’art. 45 del D.Lgs. n. 117/2017. </text:p>
          <text:p text:style-name="P26"/>
          <text:p text:style-name="P26">Il presente requisito, deve intendersi soddisfatto da parte degli enti, attraverso la loro iscrizione, alla data di adozione del presente avviso.</text:p>
          <text:p text:style-name="P26"/>
          <text:p text:style-name="P26">oppure</text:p>
          <text:p text:style-name="P26"/>
          <text:p text:style-name="P26"><draw:frame draw:style-name="fr1" draw:name="Immagine 16" text:anchor-type="as-char" svg:width="0.494cm" svg:height="0.441cm" draw:z-index="11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/>(per le imprese sociali) di essere iscritto al Registro delle imprese<text:bookmark text:name="_Hlk103264219"/></text:p>
          <text:p text:style-name="P26"/>
          <text:p text:style-name="P26">in qualità di ETS in forma singola, ovvero di ETS capofila (mandatario) in caso di forma associata.</text:p>
          <text:p text:style-name="P26"/>
          <text:p text:style-name="P19"/>
          <text:p text:style-name="P19"><draw:frame draw:style-name="fr1" draw:name="Immagine 35" text:anchor-type="as-char" svg:width="0.494cm" svg:height="0.441cm" draw:z-index="12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/>di essere in possesso dei requisiti di idoneità morale e professionale a stipulare Convenzioni con la Pubblica Amministrazione, ai sensi della vigente disciplina in materia di contratti pubblici applicabile per analogia. </text:p>
          <text:p text:style-name="P19"/>
          <text:p text:style-name="P19"><draw:frame draw:style-name="fr1" draw:name="Immagine 34" text:anchor-type="as-char" svg:width="0.494cm" svg:height="0.441cm" draw:z-index="13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di essere in regola con i versamenti dei contributi per i propri dipendenti e di avere aperte le seguenti posizioni previdenziali ed assicurative:</text:p>
          <text:p text:style-name="P19"/>
          <text:p text:style-name="P19">- INPS: sede di <draw:frame draw:style-name="fr1" draw:name="Immagine 33" text:anchor-type="as-char" svg:width="6.227cm" svg:height="0.653cm" draw:z-index="14"><draw:image xlink:href="Pictures/100001880000184F0000029049459AF1.wmf" xlink:type="simple" xlink:show="embed" xlink:actuate="onLoad" draw:mime-type="image/x-wmf"/><draw:image xlink:href="Pictures/10000001000000EB00000019EC51C613.png" xlink:type="simple" xlink:show="embed" xlink:actuate="onLoad" draw:mime-type="image/png"/></draw:frame></text:p>
          <text:p text:style-name="P19">matricola n. <text:s text:c="5"/><draw:frame draw:style-name="fr1" draw:name="Immagine 32" text:anchor-type="as-char" svg:width="6.421cm" svg:height="0.653cm" draw:z-index="15"><draw:image xlink:href="Pictures/10000188000018F800000290D412ACC7.wmf" xlink:type="simple" xlink:show="embed" xlink:actuate="onLoad" draw:mime-type="image/x-wmf"/><draw:image xlink:href="Pictures/10000001000000F200000019B45C8F6A.png" xlink:type="simple" xlink:show="embed" xlink:actuate="onLoad" draw:mime-type="image/png"/></draw:frame></text:p>
          <text:p text:style-name="P19">- INAIL: sede di <draw:frame draw:style-name="fr1" draw:name="Immagine 31" text:anchor-type="as-char" svg:width="6.227cm" svg:height="0.653cm" draw:z-index="16"><draw:image xlink:href="Pictures/100001880000184F0000029049459AF1.wmf" xlink:type="simple" xlink:show="embed" xlink:actuate="onLoad" draw:mime-type="image/x-wmf"/><draw:image xlink:href="Pictures/10000001000000EB00000019EC51C613.png" xlink:type="simple" xlink:show="embed" xlink:actuate="onLoad" draw:mime-type="image/png"/></draw:frame></text:p>
          <text:p text:style-name="P19">matricola n. <text:s text:c="6"/><draw:frame draw:style-name="fr1" draw:name="Immagine 30" text:anchor-type="as-char" svg:width="6.227cm" svg:height="0.653cm" draw:z-index="17"><draw:image xlink:href="Pictures/100001880000184F0000029049459AF1.wmf" xlink:type="simple" xlink:show="embed" xlink:actuate="onLoad" draw:mime-type="image/x-wmf"/><draw:image xlink:href="Pictures/10000001000000EB00000019EC51C613.png" xlink:type="simple" xlink:show="embed" xlink:actuate="onLoad" draw:mime-type="image/png"/></draw:frame></text:p>
          <text:p text:style-name="P19">oppure</text:p>
        </text:list-item>
      </text:list>
      <text:p text:style-name="P27"/>
      <text:list text:continue-numbering="true" text:style-name="L1">
        <text:list-header>
          <text:p text:style-name="P19"><draw:frame draw:style-name="fr1" draw:name="Immagine 26" text:anchor-type="as-char" svg:width="0.494cm" svg:height="0.441cm" draw:z-index="18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/>di non avere aperta alcuna posizione contributiva ed assicurativa per i seguenti motivi:</text:p>
          <text:p text:style-name="P19"><text:s text:c="6"/><draw:frame draw:style-name="fr1" draw:name="Immagine2" text:anchor-type="as-char" svg:width="0.494cm" svg:height="0.441cm" draw:z-index="19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 text:c="2"/>assenza di personale dipendente</text:p>
          <text:p text:style-name="P19"><text:s text:c="6"/><draw:frame draw:style-name="fr2" draw:name="Immagine 25" text:anchor-type="as-char" svg:y="-0.176cm" svg:width="0.494cm" svg:height="0.441cm" draw:z-index="20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 text:c="2"/>altro (specificare) <draw:frame draw:style-name="fr1" draw:name="Immagine 24" text:anchor-type="as-char" svg:width="11.959cm" svg:height="0.653cm" draw:z-index="0"><draw:image xlink:href="Pictures/1000018800002EB700000290671522C6.wmf" xlink:type="simple" xlink:show="embed" xlink:actuate="onLoad" draw:mime-type="image/x-wmf"/><draw:image xlink:href="Pictures/10000001000001C400000019D0AFC436.png" xlink:type="simple" xlink:show="embed" xlink:actuate="onLoad" draw:mime-type="image/png"/></draw:frame></text:p>
          <text:p text:style-name="P19"/>
          <text:p text:style-name="P19"/>
          <text:p text:style-name="P19"><draw:frame draw:style-name="fr1" draw:name="Immagine 14" text:anchor-type="as-char" svg:width="0.494cm" svg:height="0.441cm" draw:z-index="1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/>di perseguire <text:s/>in modo esclusivo o prevalente, le attività di prevenzione e contrasto alla violenza;</text:p>
          <text:p text:style-name="P19"/>
          <text:p text:style-name="P19"/>
          <text:p text:style-name="P19"/>
          <text:p text:style-name="P19">in qualità di ETS in forma singola, ovvero di ETS capofila (mandatario) in caso di forma associata:</text:p>
          <text:p text:style-name="P19"><text:soft-page-break/><draw:frame draw:style-name="fr1" draw:name="Immagine 12" text:anchor-type="as-char" svg:width="0.494cm" svg:height="0.441cm" draw:z-index="2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s/>di possedere una consolidata e comprovata esperienza biennale in attività di contrasto alla violenza maschile contro le donne e di supporto alle donne che ne restano vittime ed eventuali figli/e minori anche attraverso la gestione di servizi antiviolenza residenziali e non ad esse dedicati</text:p>
          <text:p text:style-name="P19"/>
          <text:p text:style-name="P19">in qualità di ETS mandante in caso di forma associata:</text:p>
          <text:p text:style-name="P19"><draw:frame draw:style-name="fr1" draw:name="Immagine3" text:anchor-type="as-char" svg:width="0.494cm" svg:height="0.441cm" draw:z-index="3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di possedere una comprovata esperienza biennale in attività contro la violenza maschile sulle donne, l’esperienza biennale può essere anche non consecutiva purché maturata negli ultimi cinque anni;</text:p>
          <text:p text:style-name="P19"/>
          <text:p text:style-name="P19"><draw:frame draw:style-name="fr1" draw:name="Immagine4" text:anchor-type="as-char" svg:width="0.494cm" svg:height="0.441cm" draw:z-index="4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di essere in regola con le polizze assicurative delle operatrici e volontarie coinvolte: infortuni e malattie connessi allo svolgimento delle attività stesse nonché responsabilità civile verso terzi e verso prestatori d’opera per tutto il periodo di svolgimento delle attività oggetto del presente Avviso.</text:p>
          <text:p text:style-name="P19"/>
          <text:p text:style-name="P19"><draw:frame draw:style-name="fr1" draw:name="Immagine5" text:anchor-type="as-char" svg:width="0.494cm" svg:height="0.441cm" draw:z-index="5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di disporre di operatrici formate ed esperte, <text:span text:style-name="T16">con esperienza di almeno un anno </text:span><text:s/>in possesso delle competenze necessarie allo svolgimento delle attività previste dall’Avviso.</text:p>
          <text:p text:style-name="P19"/>
          <text:p text:style-name="P19"><draw:frame draw:style-name="fr1" draw:name="Immagine6" text:anchor-type="as-char" svg:width="0.494cm" svg:height="0.441cm" draw:z-index="6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di rispettare la normativa in materia di protezione dei dati personali come previsto dal Regolamento (UE) n. 2016/679 – GDPR – in vigore dal 25.05.2018 e dalle successive modifiche ed integrazioni del D. Lgs. 196/2003 - Codice della Privacy.</text:p>
          <text:p text:style-name="P19"/>
          <text:p text:style-name="P19"/>
          <text:p text:style-name="P19"><text:span text:style-name="T17">Per i</text:span> Requisiti di solidità economico-finanziaria</text:p>
          <text:p text:style-name="P19">Non è stato richiesto un requisito specifico per consentire la più ampia partecipazione.</text:p>
          <text:p text:style-name="P19"/>
          <text:p text:style-name="P19">L’ETS dichiara:</text:p>
          <text:p text:style-name="P19"/>
          <text:p text:style-name="P19"><draw:frame draw:style-name="fr1" draw:name="Immagine 7" text:anchor-type="as-char" svg:width="0.494cm" svg:height="0.441cm" draw:z-index="7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di impegnarsi a disciplinare la tracciabilità dei flussi finanziari derivanti dall’esecuzione delle azioni di coprogettazione in termini esattamente conformi alle disposizioni di cui all’art.3 della legge 136 e ss.mm.e.ii e che si atterrà ad un sistema di contabilità separata ed informatizzata;</text:p>
          <text:p text:style-name="P19"/>
          <text:p text:style-name="P19"><text:bookmark-start text:name="_Hlk204256733"/><draw:frame draw:style-name="fr1" draw:name="Immagine 6" text:anchor-type="as-char" svg:width="0.494cm" svg:height="0.441cm" draw:z-index="8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<text:bookmark-end text:name="_Hlk204256733"/>di essere in regola con le polizze assicurative delle operatrici e volontarie coinvolte: infortuni e malattie connessi allo svolgimento delle attività stesse nonché responsabilità civile verso terzi e verso prestatori d’opera per tutto il periodo di svolgimento delle attività in Convenzione; </text:p>
          <text:p text:style-name="P19"/>
          <text:p text:style-name="P19"><draw:frame draw:style-name="fr1" draw:name="Immagine 1" text:anchor-type="as-char" svg:width="0.485cm" svg:height="0.437cm" draw:z-index="9"><draw:image xlink:href="Pictures/1000040A000009EC0000090F932C9153.wmf" xlink:type="simple" xlink:show="embed" xlink:actuate="onLoad" draw:mime-type="image/x-wmf"/><draw:image xlink:href="Pictures/1000000000000060000000583BBCA946.png" xlink:type="simple" xlink:show="embed" xlink:actuate="onLoad" draw:mime-type="image/png"/></draw:frame>che non ricorrono per l’ETS e le/i sue/i rappresentanti legali e le cause di esclusione di cui all’art. 94 del D. Lgs. n. 36/2023;</text:p>
          <text:p text:style-name="P28"><text:s/>Autorizza la </text:p>
          <text:p text:style-name="P28"/>
          <text:p text:style-name="P19">la SdS al trattamento dei dati personali nell'ambito del procedimento per il quale la presente dichiarazione viene resa, nel rispetto della vigente normativa in materia e come da informativa ai sensi dell’art.13 del Regolamento U.E. 679/2016 riportata nell’Avviso pubblico in oggetto: </text:p>
          <text:p text:style-name="P19"/>
          <text:p text:style-name="P29">ALLEGA:</text:p>
          <text:p text:style-name="P19"><text:span text:style-name="T18">- proposta di progetto</text:span> redatta secondo il modello di cui all'allegato B al presente Avviso;</text:p>
          <text:p text:style-name="P19"><text:span text:style-name="T18">- Scansione fronte/retro</text:span> di un documento di identità in corso di validità del legale rappresentante dell’ETS se in forma singola. In caso di forma associata dal legale rappresentante della mandataria e in caso di forma associata costituenda da parte di tutti i rappresentanti legali degli ETS;</text:p>
          <text:p text:style-name="P19"><text:span text:style-name="T18">- Statuto e Atto costitutivo</text:span> dell’ETS;</text:p>
          <text:p text:style-name="P19"><text:span text:style-name="T18">- Statuto e Atto Costitutivo </text:span>di ogni componente dell’ATS costituita o costituenda;</text:p>
          <text:p text:style-name="P19">(solo in caso di ETS in forma associata costituita) Atto costitutivo del raggruppamento;</text:p>
          <text:p text:style-name="P19"><text:span text:style-name="T18">- Curriculum di ogni ETS </text:span>componente dell’ATS se in forma associata;</text:p>
          <text:p text:style-name="P19"><text:span text:style-name="T19">- S</text:span><text:span text:style-name="T18">cheda in forma di</text:span> autocertificazione contenente l’elenco di convenzioni, protocolli di intesa, accordi di programma, collaborazioni, ecc., con enti pubblici e/o privati, attestanti la presenza di una - <text:span text:style-name="T18">Dichiarazione di impegno </text:span>a costituirsi in forma associata (allegato C);</text:p>
          <text:p text:style-name="P19">copia di un documento d’identità in corso di validità del rappresentante legale del proponente:</text:p>
          <text:p text:style-name="P19"><text:soft-page-break/></text:p>
          <text:p text:style-name="P19">Luogo e data </text:p>
          <text:p text:style-name="P30"><text:tab/><text:tab/><text:tab/><text:tab/><text:tab/><text:tab/><text:tab/></text:p>
        </text:list-header>
        <text:list-item>
          <text:p text:style-name="P30">Firma del Legale Rappresentante</text:p>
        </text:list-item>
      </text:list>
      <text:p text:style-name="P27"/>
      <text:list text:continue-numbering="true" text:style-name="L1">
        <text:list-header>
          <text:p text:style-name="P19"/>
          <text:p text:style-name="P19"/>
          <text:p text:style-name="P31">Attenzione:</text:p>
        </text:list-header>
      </text:list>
      <text:p text:style-name="P32">tutta la documentazione prodotta dovrà essere sottoscritta dal legale rappresentante o da un procuratore del candidato: in tal caso la procura deve essere allegata in originale o in copia autentica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>
      <style:paragraph-properties fo:text-align="lef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font-size="12pt" style:letter-kerning="true" style:font-size-asian="12pt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aragrafo_20_elenco1" style:display-name="Paragrafo elenco1" style:family="paragraph" style:parent-style-name="Standard_20__28_WW_29_">
      <style:paragraph-properties fo:margin-left="1.27cm" fo:margin-right="0cm" fo:margin-top="0cm" fo:margin-bottom="0cm" style:contextual-spacing="true" fo:text-indent="0cm" style:auto-text-indent="false"/>
    </style:style>
    <style:style style:name="ListLabel_20_1" style:display-name="ListLabel 1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ListLabel_20_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1-30T10:43:00</meta:creation-date>
    <meta:generator>LibreOffice/26.2.5.2$Windows_X86_64 LibreOffice_project/cd7284b4cbbfeb507e630c1aac019f4157393acb</meta:generator>
    <dc:date>2026-08-11T10:49:49.926000000</dc:date>
    <meta:editing-duration>PT1H24M42S</meta:editing-duration>
    <meta:editing-cycles>14</meta:editing-cycles>
    <meta:initial-creator>Emanuela Sitta</meta:initial-creator>
    <meta:print-date>2026-08-07T09:43:12.306880400</meta:print-date>
    <meta:document-statistic meta:table-count="0" meta:image-count="21" meta:object-count="0" meta:page-count="4" meta:paragraph-count="110" meta:word-count="1202" meta:character-count="8206" meta:non-whitespace-character-count="7106"/>
  </office:meta>
</office:document-meta>
</file>